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Open Sans" svg:font-family="Open Sans" style:font-family-generic="swiss" style:font-pitch="variable"/>
  </office:font-face-decls>
  <office:automatic-styles>
    <style:style style:name="P1" style:parent-style-name="Normaallaad" style:master-page-name="MP0" style:family="paragraph">
      <style:paragraph-properties fo:break-before="page" fo:margin-bottom="0.0833in" fo:line-height="100%" fo:background-color="#FFFFFF"/>
      <style:text-properties style:font-name="Open Sans" style:font-name-asian="Times New Roman" style:font-name-complex="Open Sans" fo:color="#01285F" style:letter-kerning="false" fo:font-size="19pt" style:font-size-asian="19pt" style:font-size-complex="19pt"/>
    </style:style>
    <style:style style:name="P2" style:parent-style-name="Normaallaad" style:family="paragraph">
      <style:paragraph-properties fo:margin-bottom="0.2166in" fo:line-height="100%" fo:background-color="#FFFFFF"/>
    </style:style>
    <style:style style:name="T3" style:parent-style-name="Lõiguvaikefont" style:family="text">
      <style:text-properties style:font-name="Open Sans" style:font-name-asian="Times New Roman" style:font-name-complex="Open Sans" fo:font-weight="bold" style:font-weight-asian="bold" style:font-weight-complex="bold" fo:color="#011B46" style:letter-kerning="false"/>
    </style:style>
    <style:style style:name="T4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5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6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7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8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P9" style:parent-style-name="Normaallaad" style:family="paragraph">
      <style:paragraph-properties fo:margin-bottom="0.2166in" fo:line-height="100%" fo:background-color="#FFFFFF"/>
    </style:style>
    <style:style style:name="T10" style:parent-style-name="Lõiguvaikefont" style:family="text">
      <style:text-properties style:font-name="Open Sans" style:font-name-asian="Times New Roman" style:font-name-complex="Open Sans" fo:font-weight="bold" style:font-weight-asian="bold" style:font-weight-complex="bold" fo:color="#011B46" style:letter-kerning="false"/>
    </style:style>
    <style:style style:name="T11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12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13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14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P15" style:parent-style-name="Normaallaad" style:family="paragraph">
      <style:paragraph-properties fo:margin-bottom="0.2166in" fo:line-height="100%" fo:background-color="#FFFFFF"/>
    </style:style>
    <style:style style:name="T16" style:parent-style-name="Lõiguvaikefont" style:family="text">
      <style:text-properties style:font-name="Open Sans" style:font-name-asian="Times New Roman" style:font-name-complex="Open Sans" fo:font-weight="bold" style:font-weight-asian="bold" style:font-weight-complex="bold" fo:color="#011B46" style:letter-kerning="false"/>
    </style:style>
    <style:style style:name="T17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18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19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P20" style:parent-style-name="Normaallaad" style:family="paragraph">
      <style:paragraph-properties fo:margin-bottom="0.2166in" fo:line-height="100%" fo:background-color="#FFFFFF"/>
    </style:style>
    <style:style style:name="T21" style:parent-style-name="Lõiguvaikefont" style:family="text">
      <style:text-properties style:font-name="Open Sans" style:font-name-asian="Times New Roman" style:font-name-complex="Open Sans" fo:font-weight="bold" style:font-weight-asian="bold" style:font-weight-complex="bold" fo:color="#011B46" style:letter-kerning="false"/>
    </style:style>
    <style:style style:name="T22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23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24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25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26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P27" style:parent-style-name="Normaallaad" style:family="paragraph">
      <style:paragraph-properties fo:margin-bottom="0.2166in" fo:line-height="100%" fo:background-color="#FFFFFF"/>
    </style:style>
    <style:style style:name="T28" style:parent-style-name="Lõiguvaikefont" style:family="text">
      <style:text-properties style:font-name="Open Sans" style:font-name-asian="Times New Roman" style:font-name-complex="Open Sans" fo:font-weight="bold" style:font-weight-asian="bold" style:font-weight-complex="bold" fo:color="#011B46" style:letter-kerning="false"/>
    </style:style>
    <style:style style:name="T29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30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31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32" style:parent-style-name="Lõiguvaikefont" style:family="text">
      <style:text-properties style:font-name="Open Sans" style:font-name-asian="Times New Roman" style:font-name-complex="Open Sans" fo:color="#011B46" style:letter-kerning="false"/>
    </style:style>
    <style:style style:name="T33" style:parent-style-name="Lõiguvaikefont" style:family="text">
      <style:text-properties style:font-name="Open Sans" style:font-name-asian="Times New Roman" style:font-name-complex="Open Sans" fo:color="#011B46" style:letter-kerning="false"/>
    </style:style>
  </office:automatic-styles>
  <office:body>
    <office:text text:use-soft-page-breaks="true">
      <text:h text:style-name="P1" text:outline-level="2">Privaatsuspoliitika tingimused</text:h>
      <text:p text:style-name="P2"><text:span text:style-name="T3">1. Privaatsuspoliitika eesmärk</text:span><text:span text:style-name="T4"><text:line-break/>1.1. Käesoleva privaatsuspoliitika tingimuste eesmärk on kaitsta klientide privaatsust kooskõlas Eesti Vabariigi seaduste ning Euroopa Liidu õigusaktidega.</text:span><text:span text:style-name="T5"><text:line-break/>1.2. Privaatsuspoliitika tingimused kehtivad Espak Gruppi kuuluva konkreetse kaupluse ja kliendi vahelise suhte kohta. Samuti AS Espak kodulehe (www.espak.ee) ja teiste AS-i Espak poolt hallatavate veebilehtede (edaspidi veebileht) kohta.</text:span><text:span text:style-name="T6"><text:line-break/>1.3. Espak kinnitab, et lähtub kliendi isikuandmete töötlemisel seaduslikkuse, õigluse ja läbipaistvuse; eesmärgi piirangu ja minimaalsuse; usaldusväärsuse ja konfidentsiaalsuse; õigsuse ja säilitamispiirangu põhimõtetest.</text:span><text:span text:style-name="T7"><text:line-break/>1.4. Espak kinnitab, et teeb endast oleneva, et isikuandmete turvalisus ja konfidentsiaalsus oleks tagatud ning võtab tarvitusele kõik meetmete nende andmete nõuetekohaseks säilitamiseks.</text:span><text:span text:style-name="T8"><text:line-break/>1.5. Veebilehe kasutamisega (sh uudiskirjaga liitumisel või püsikliendi taotluse esitamisel) kinnitab klient oma nõustumist käesoleva privaatsuspoliitika tingimustega.</text:span></text:p>
      <text:p text:style-name="P9"><text:span text:style-name="T10">2. Isikuandmete töötleja</text:span><text:span text:style-name="T11"><text:line-break/>2.1. Isikuandmete töötlejaks on AS Espak.</text:span><text:span text:style-name="T12"><text:line-break/>2.2. AS-i Espak poolt hallatavatel veebilehtedel on isikuandmete töötlejaks AS Espak (registrikood: 10077564, aadress: Viadukti tn 42, Tallinn 11313, e-post: info@espak.ee , tel: 651 2302).</text:span><text:span text:style-name="T13"><text:line-break/>2.3. Käesolevates tingimustes nimetatakse AS Espak e-kauplust ja veebilehe haldajat „Espak“.</text:span><text:span text:style-name="T14"><text:line-break/>2.4 Espak on isikuandmete vastutav töötleja, Espakis edastab maksete teostamiseks vajalikud isikuandmed volitatud töötleja AS LHV Pank-ale</text:span></text:p>
      <text:p text:style-name="P15"><text:span text:style-name="T16">3. Isikuandmete õiguslik alus ja töötlemise eesmärk</text:span><text:span text:style-name="T17"><text:line-break/>3.1. Isikuandmed on andmed, mida Espak kogub eesmärgiga kliendi ostu või tellimuse täitmiseks või temaga ühenduse võtmiseks.</text:span><text:span text:style-name="T18"><text:line-break/>3.2. Kliendi isikuandmete kogumine võib toimuda alljärgnevatel viisidel:</text:span><text:span text:style-name="T19"><text:line-break/>3.2.1. Ostu või tellimuse sooritamisel kaupluses või e- poes või e- tellimuskeskkonnas.</text:span></text:p>
      <text:p text:style-name="P20"><text:span text:style-name="T21">3.3. Espak töötleb isikuandmeid järgmistel eesmärkidel:</text:span><text:span text:style-name="T22"><text:line-break/>3.3.1. Müügitehingu või teenuse osutamise sõlmimisel (sh tellimused);</text:span><text:span text:style-name="T23"><text:line-break/>3.3.2. Kliendiga kontakteerumine;</text:span><text:span text:style-name="T24"><text:line-break/>3.3.3. Kliendisuhte haldamine;</text:span><text:span text:style-name="T25"><text:line-break/>3.3.4. Kauba kätte toimetamine;</text:span><text:span text:style-name="T26"><text:line-break/>3.3.5. Teeninduse parandamine;</text:span></text:p>
      <text:p text:style-name="P27"><text:span text:style-name="T28">4. Töödeldavad isikuandmed</text:span><text:span text:style-name="T29"><text:line-break/>4.1. Isikuandmetena käsitletakse kõiki andmeid tuvastatud või tuvastatava füüsilise isiku kohta. Espaki poolt töödeldavateks isikuandmeteks on:</text:span><text:span text:style-name="T30"><text:line-break/>4.1.1. Ees- ja perekonnanimi;</text:span><text:span text:style-name="T31"><text:line-break/>4.1.2. Telefoninumber;</text:span><text:span text:style-name="T32"><text:line-break/>4.1.3. E-posti aadress;</text:span><text:span text:style-name="T33"><text:line-break/>4.1.4. Postiaadress , tarne aadress;</text:span></text:p>
      <text:p text:style-name="Normaallaa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Open Sans" svg:font-family="Open San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Pealkiri1" style:display-name="Pealkiri 1" style:family="paragraph" style:parent-style-name="Normaallaad" style:next-style-name="Normaallaad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Pealkiri2" style:display-name="Pealkiri 2" style:family="paragraph" style:parent-style-name="Normaallaad" style:next-style-name="Normaallaad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Pealkiri3" style:display-name="Pealkiri 3" style:family="paragraph" style:parent-style-name="Normaallaad" style:next-style-name="Normaallaa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Pealkiri4" style:display-name="Pealkiri 4" style:family="paragraph" style:parent-style-name="Normaallaad" style:next-style-name="Normaallaa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Pealkiri5" style:display-name="Pealkiri 5" style:family="paragraph" style:parent-style-name="Normaallaad" style:next-style-name="Normaallaa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Pealkiri6" style:display-name="Pealkiri 6" style:family="paragraph" style:parent-style-name="Normaallaad" style:next-style-name="Normaallaad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Pealkiri7" style:display-name="Pealkiri 7" style:family="paragraph" style:parent-style-name="Normaallaad" style:next-style-name="Normaallaad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Pealkiri8" style:display-name="Pealkiri 8" style:family="paragraph" style:parent-style-name="Normaallaad" style:next-style-name="Normaallaad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Pealkiri9" style:display-name="Pealkiri 9" style:family="paragraph" style:parent-style-name="Normaallaad" style:next-style-name="Normaallaad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allaad" style:display-name="Normaallaad" style:family="paragraph">
      <style:text-properties fo:hyphenate="false"/>
    </style:style>
    <style:style style:name="Lõiguvaikefont" style:display-name="Lõigu vaikefont" style:family="text"/>
    <style:style style:name="Pealkiri1Märk" style:display-name="Pealkiri 1 Märk" style:family="text" style:parent-style-name="Lõiguvaike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Pealkiri2Märk" style:display-name="Pealkiri 2 Märk" style:family="text" style:parent-style-name="Lõiguvaike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Pealkiri3Märk" style:display-name="Pealkiri 3 Märk" style:family="text" style:parent-style-name="Lõiguvaikefont">
      <style:text-properties style:font-name-asian="Times New Roman" style:font-name-complex="Times New Roman" fo:color="#2F5496" fo:font-size="14pt" style:font-size-asian="14pt" style:font-size-complex="14pt"/>
    </style:style>
    <style:style style:name="Pealkiri4Märk" style:display-name="Pealkiri 4 Märk" style:family="text" style:parent-style-name="Lõiguvaikefont">
      <style:text-properties style:font-name-asian="Times New Roman" style:font-name-complex="Times New Roman" fo:font-style="italic" style:font-style-asian="italic" style:font-style-complex="italic" fo:color="#2F5496"/>
    </style:style>
    <style:style style:name="Pealkiri5Märk" style:display-name="Pealkiri 5 Märk" style:family="text" style:parent-style-name="Lõiguvaikefont">
      <style:text-properties style:font-name-asian="Times New Roman" style:font-name-complex="Times New Roman" fo:color="#2F5496"/>
    </style:style>
    <style:style style:name="Pealkiri6Märk" style:display-name="Pealkiri 6 Märk" style:family="text" style:parent-style-name="Lõiguvaikefont">
      <style:text-properties style:font-name-asian="Times New Roman" style:font-name-complex="Times New Roman" fo:font-style="italic" style:font-style-asian="italic" style:font-style-complex="italic" fo:color="#595959"/>
    </style:style>
    <style:style style:name="Pealkiri7Märk" style:display-name="Pealkiri 7 Märk" style:family="text" style:parent-style-name="Lõiguvaikefont">
      <style:text-properties style:font-name-asian="Times New Roman" style:font-name-complex="Times New Roman" fo:color="#595959"/>
    </style:style>
    <style:style style:name="Pealkiri8Märk" style:display-name="Pealkiri 8 Märk" style:family="text" style:parent-style-name="Lõiguvaikefont">
      <style:text-properties style:font-name-asian="Times New Roman" style:font-name-complex="Times New Roman" fo:font-style="italic" style:font-style-asian="italic" style:font-style-complex="italic" fo:color="#272727"/>
    </style:style>
    <style:style style:name="Pealkiri9Märk" style:display-name="Pealkiri 9 Märk" style:family="text" style:parent-style-name="Lõiguvaikefont">
      <style:text-properties style:font-name-asian="Times New Roman" style:font-name-complex="Times New Roman" fo:color="#272727"/>
    </style:style>
    <style:style style:name="Pealkiri" style:display-name="Pealkiri" style:family="paragraph" style:parent-style-name="Normaallaad" style:next-style-name="Normaallaad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PealkiriMärk" style:display-name="Pealkiri Märk" style:family="text" style:parent-style-name="Lõiguvaike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Alapealkiri" style:display-name="Alapealkiri" style:family="paragraph" style:parent-style-name="Normaallaad" style:next-style-name="Normaallaa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AlapealkiriMärk" style:display-name="Alapealkiri Märk" style:family="text" style:parent-style-name="Lõiguvaike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Tsitaat" style:display-name="Tsitaat" style:family="paragraph" style:parent-style-name="Normaallaad" style:next-style-name="Normaallaa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TsitaatMärk" style:display-name="Tsitaat Märk" style:family="text" style:parent-style-name="Lõiguvaikefont">
      <style:text-properties fo:font-style="italic" style:font-style-asian="italic" style:font-style-complex="italic" fo:color="#404040"/>
    </style:style>
    <style:style style:name="Loendilõik" style:display-name="Loendi lõik" style:family="paragraph" style:parent-style-name="Normaallaad">
      <style:paragraph-properties fo:margin-left="0.5in">
        <style:tab-stops/>
      </style:paragraph-properties>
      <style:text-properties fo:hyphenate="false"/>
    </style:style>
    <style:style style:name="Selgeltmärgatavrõhutus" style:display-name="Selgelt märgatav rõhutus" style:family="text" style:parent-style-name="Lõiguvaikefont">
      <style:text-properties fo:font-style="italic" style:font-style-asian="italic" style:font-style-complex="italic" fo:color="#2F5496"/>
    </style:style>
    <style:style style:name="Selgeltmärgatavtsitaat" style:display-name="Selgelt märgatav tsitaat" style:family="paragraph" style:parent-style-name="Normaallaad" style:next-style-name="Normaallaa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SelgeltmärgatavtsitaatMärk" style:display-name="Selgelt märgatav tsitaat Märk" style:family="text" style:parent-style-name="Lõiguvaikefont">
      <style:text-properties fo:font-style="italic" style:font-style-asian="italic" style:font-style-complex="italic" fo:color="#2F5496"/>
    </style:style>
    <style:style style:name="Selgeltmärgatavviide" style:display-name="Selgelt märgatav viide" style:family="text" style:parent-style-name="Lõiguvaike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sutaja</meta:initial-creator>
    <dc:creator>Kasutaja</dc:creator>
    <meta:creation-date>2026-08-10T12:37:00Z</meta:creation-date>
    <dc:date>2026-08-10T12:38:00Z</dc:date>
    <meta:template xlink:href="Normal" xlink:type="simple"/>
    <meta:editing-cycles>2</meta:editing-cycles>
    <meta:editing-duration>PT60S</meta:editing-duration>
    <meta:document-statistic meta:page-count="1" meta:paragraph-count="4" meta:word-count="358" meta:character-count="2399" meta:row-count="17" meta:non-whitespace-character-count="2045"/>
  </office:meta>
</office:document-meta>
</file>